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-0.75in" text:min-label-width="0.25in" text:list-level-position-and-space-mode="label-alignment">
          <style:list-level-label-alignment text:label-followed-by="listtab" fo:margin-left="-0.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-0.4166in" text:min-label-width="0.3333in" text:list-level-position-and-space-mode="label-alignment">
          <style:list-level-label-alignment text:label-followed-by="listtab" fo:margin-left="-0.08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-0.0833in" text:min-label-width="0.3333in" text:list-level-position-and-space-mode="label-alignment">
          <style:list-level-label-alignment text:label-followed-by="listtab" fo:margin-left="0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25in" style:use-optimal-column-width="false"/>
    </style:style>
    <style:style style:name="TableColumn3" style:family="table-column">
      <style:table-column-properties style:column-width="1.5in" style:use-optimal-column-width="false"/>
    </style:style>
    <style:style style:name="TableColumn4" style:family="table-column">
      <style:table-column-properties style:column-width="0.375in" style:use-optimal-column-width="false"/>
    </style:style>
    <style:style style:name="TableColumn5" style:family="table-column">
      <style:table-column-properties style:column-width="2.125in" style:use-optimal-column-width="false"/>
    </style:style>
    <style:style style:name="TableColumn6" style:family="table-column">
      <style:table-column-properties style:column-width="0.7888in" style:use-optimal-column-width="false"/>
    </style:style>
    <style:style style:name="TableColumn7" style:family="table-column">
      <style:table-column-properties style:column-width="0.3361in" style:use-optimal-column-width="false"/>
    </style:style>
    <style:style style:name="TableColumn8" style:family="table-column">
      <style:table-column-properties style:column-width="1.75in" style:use-optimal-column-width="false"/>
    </style:style>
    <style:style style:name="Table1" style:family="table" style:master-page-name="MP0">
      <style:table-properties style:width="7.125in" fo:margin-left="-0.425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13" style:family="table-row">
      <style:table-row-properties style:min-row-height="0.3555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start" style:line-height-at-least="0.1666in" fo:margin-left="0.1944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text-align="end" style:line-height-at-least="0.1666in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370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style:line-height-at-least="0.1666in" fo:margin-left="-0.075in" fo:margin-righ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text-align="center" style:line-height-at-least="0.1666in" fo:margin-left="-0.075in" fo:margin-righ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style:snap-to-layout-grid="false" fo:text-align="center" style:line-height-at-least="0.1666in" fo:margin-left="-0.075in" fo:margin-right="-0.0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style:snap-to-layout-grid="false" fo:text-align="center" style:line-height-at-least="0.1666in" fo:margin-left="-0.075in" fo:margin-right="-0.075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 style:line-height-at-least="0.1666in" fo:margin-left="-0.0756in" fo:text-indent="-0.124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3659in" style:use-optimal-row-height="false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style:line-height-at-least="0.1666in" fo:margin-left="-0.2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list-style-name="LFO1" style:family="paragraph">
      <style:paragraph-properties style:snap-to-layout-grid="false" style:line-height-at-least="0.1666in" fo:margin-left="0.1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style:line-height-at-least="0.1666in" fo:margin-left="0.025in" fo:margin-right="-0.075in" fo:text-indent="-0.1in">
        <style:tab-stops/>
      </style:paragraph-properties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309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start" style:line-height-at-least="0.1666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style:line-height-at-least="0.1666in" fo:margin-left="-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" style:parent-style-name="內文" style:family="paragraph">
      <style:paragraph-properties style:snap-to-layout-grid="false" style:line-height-at-least="0.1666in" fo:margin-left="-0.2513in" fo:text-indent="-0.248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style:line-height-at-least="0.1666in" fo:margin-left="-0.2506in" fo:text-indent="-0.25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paragraph-properties style:snap-to-layout-grid="false" style:line-height-at-least="0.1666in" fo:margin-left="-0.6048in" fo:text-indent="0.1027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style:line-height-at-least="0.1666in" fo:margin-left="-0.625in" fo:text-indent="0.125in">
        <style:tab-stops/>
      </style:paragraph-properties>
      <style:text-properties style:font-name="標楷體" style:font-name-asian="標楷體"/>
    </style:style>
    <style:style style:name="P66" style:parent-style-name="內文" style:family="paragraph">
      <style:paragraph-properties style:snap-to-layout-grid="false" fo:margin-left="-0.6048in" fo:text-indent="0.1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7" style:parent-style-name="內文" style:family="paragraph">
      <style:paragraph-properties style:snap-to-layout-grid="false" fo:margin-left="-0.6048in" fo:text-indent="0.1027in">
        <style:tab-stops/>
      </style:paragraph-properties>
      <style:text-properties style:font-name="標楷體" style:font-name-asian="標楷體" style:font-name-complex="Arial" fo:color="#000000" fo:font-size="14pt" style:font-size-asian="14pt" style:font-size-complex="14pt"/>
    </style:style>
    <style:style style:name="P68" style:parent-style-name="內文" style:family="paragraph">
      <style:paragraph-properties style:snap-to-layout-grid="false" fo:margin-left="-0.6048in" fo:text-indent="0.1027in">
        <style:tab-stops/>
      </style:paragraph-properties>
      <style:text-properties style:font-name="標楷體" style:font-name-asian="標楷體" style:font-name-complex="Arial" fo:color="#000000" fo:font-size="14pt" style:font-size-asian="14pt" style:font-size-complex="14pt"/>
    </style:style>
    <style:style style:name="P69" style:parent-style-name="內文" style:family="paragraph">
      <style:paragraph-properties style:snap-to-layout-grid="false" fo:margin-left="-0.6048in" fo:text-indent="0.1027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領 <text:s/>受 <text:s/>人 <text:s/>基 <text:s/>本 <text:s/>資 <text:s/>料 <text:s/>異 <text:s/>動 <text:s/>申 <text:s/>請 <text:s/>表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 table:number-columns-spanned="2">
            <text:p text:style-name="P15">領受人姓名</text:p>
          </table:table-cell>
          <table:covered-table-cell/>
          <table:table-cell table:style-name="TableCell16" table:number-columns-spanned="2">
            <text:p text:style-name="P17">（簽名蓋章）</text:p>
          </table:table-cell>
          <table:covered-table-cell/>
          <table:table-cell table:style-name="TableCell18" table:number-columns-spanned="2">
            <text:p text:style-name="P19">身分證統號</text:p>
          </table:table-cell>
          <table:covered-table-cell/>
          <table:table-cell table:style-name="TableCell20">
            <text:p text:style-name="P21"/>
          </table:table-cell>
        </table:table-row>
        <table:table-row table:style-name="TableRow22">
          <table:table-cell table:style-name="TableCell23" table:number-rows-spanned="3">
            <text:p text:style-name="P24">變</text:p>
            <text:p text:style-name="P25">更</text:p>
            <text:p text:style-name="P26">項</text:p>
            <text:p text:style-name="P27"><text:span text:style-name="T28">目</text:span></text:p>
          </table:table-cell>
          <table:table-cell table:style-name="TableCell29">
            <text:p text:style-name="P30">□通 訊 地 址</text:p>
          </table:table-cell>
          <table:table-cell table:style-name="TableCell31" table:number-columns-spanned="5">
            <text:p text:style-name="P32"/>
          </table:table-cell>
          <table:covered-table-cell/>
          <table:covered-table-cell/>
          <table:covered-table-cell/>
          <table:covered-table-cell/>
        </table:table-row>
        <table:table-row table:style-name="TableRow33">
          <table:covered-table-cell>
            <text:p text:style-name="P34"/>
          </table:covered-table-cell>
          <table:table-cell table:style-name="TableCell35">
            <text:p text:style-name="P36">□電 <text:s text:c="6"/>話</text:p>
          </table:table-cell>
          <table:table-cell table:style-name="TableCell37" table:number-columns-spanned="5">
            <text:p text:style-name="P38"/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>
            <text:list text:style-name="LFO1" text:continue-numbering="true">
              <text:list-item>
                <text:p text:style-name="P42">銀 行 帳 號</text:p>
              </text:list-item>
            </text:list>
            <text:p text:style-name="P43">（請檢附存摺封面影本）</text:p>
          </table:table-cell>
          <table:table-cell table:style-name="TableCell44">
            <text:p text:style-name="P45">銀行</text:p>
          </table:table-cell>
          <table:table-cell table:style-name="TableCell46" table:number-columns-spanned="2">
            <text:p text:style-name="P47">□臺灣銀行<text:s text:c="4"/>□第一商業銀行</text:p>
            <text:p text:style-name="P48">□合作金庫商業銀行</text:p>
          </table:table-cell>
          <table:covered-table-cell/>
          <table:table-cell table:style-name="TableCell49">
            <text:p text:style-name="P50">帳號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申請日期</text:p>
          </table:table-cell>
          <table:covered-table-cell/>
          <table:table-cell table:style-name="TableCell56" table:number-columns-spanned="5">
            <text:p text:style-name="P57">中華民國 <text:s text:c="5"/>年 <text:s text:c="5"/>月 <text:s text:c="6"/>日</text:p>
          </table:table-cell>
          <table:covered-table-cell/>
          <table:covered-table-cell/>
          <table:covered-table-cell/>
          <table:covered-table-cell/>
        </table:table-row>
      </table:table>
      <text:p text:style-name="P58">※說明：</text:p>
      <text:p text:style-name="P59">1.如有通訊地址、電話或銀行帳號（限臺灣銀行、第一商業銀行、合作金庫商業銀行）等之異動，可依本申請表之格式填妥後，至遲於每期發放日1個月前寄交公務人員退休撫卹基金管理委員會辦理。</text:p>
      <text:p text:style-name="P60">2.凡退休人員姓名或身分證統號有異動時，請依規定檢證（身分證或戶籍謄本）向原服務機關辦理變更，併循行政程序通知本會，不得逕向本會辦理變更申請；退休人員再任有給之公職者，應主動通知再任機關轉報本會。</text:p>
      <text:p text:style-name="P61"><text:span text:style-name="T62">3.如</text:span><text:span text:style-name="T63">無異動請勿填寄</text:span><text:span text:style-name="T64">，否則嗣後因而引發之各種權益損失，概由台端自行負責。</text:span></text:p>
      <text:p text:style-name="P65">------------------------------------------------------------------------------------</text:p>
      <text:p text:style-name="P66">機關名稱：公務人員退休撫卹基金管理委員會</text:p>
      <text:p text:style-name="P67">機關地址：11601 台北市文山區試院路1號傳賢樓3樓</text:p>
      <text:p text:style-name="P68">聯絡電話：(02)82367300</text:p>
      <text:p text:style-name="P69"><text:span text:style-name="T70">傳 <text:s text:c="3"/>真：</text:span><text:span text:style-name="T71">(02)8236746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-0.75in" text:min-label-width="0.25in" text:list-level-position-and-space-mode="label-alignment">
          <style:list-level-label-alignment text:label-followed-by="listtab" fo:margin-left="-0.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-0.4166in" text:min-label-width="0.3333in" text:list-level-position-and-space-mode="label-alignment">
          <style:list-level-label-alignment text:label-followed-by="listtab" fo:margin-left="-0.08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-0.0833in" text:min-label-width="0.3333in" text:list-level-position-and-space-mode="label-alignment">
          <style:list-level-label-alignment text:label-followed-by="listtab" fo:margin-left="0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0.518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12" style:parent-style-name="頁首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master-styles>
    <style:master-page style:name="MP0" style:page-layout-name="PL0">
      <style:header>
        <text:p text:style-name="P12">專寄：公務人員退休撫卹基金管理委員會（新制年資退休給與）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領  受  人  基  本  資  料  異  動  申  請  表</dc:title>
    <dc:description/>
    <dc:subject/>
    <meta:initial-creator>wytang</meta:initial-creator>
    <dc:creator>admin</dc:creator>
    <meta:creation-date>2020-12-03T06:58:00Z</meta:creation-date>
    <dc:date>2020-12-03T06:58:00Z</dc:date>
    <meta:print-date>2013-01-22T02:5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6" meta:character-count="581" meta:row-count="4" meta:non-whitespace-character-count="496"/>
  </office:meta>
</office:document-meta>
</file>